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微軟正黑體" svg:font-family="微軟正黑體"/>
    <style:font-face style:name="細明體" svg:font-family="細明體"/>
    <style:font-face style:name="SimSun" svg:font-family="SimSun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191970" style:repeat-content="false"/>
      <style:paragraph-properties fo:text-align="center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微軟正黑體" style:font-name-asian="微軟正黑體" style:font-name-complex="微軟正黑體"/>
    </style:style>
    <style:style style:name="ce7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automatic" fo:wrap-option="wrap"/>
      <style:text-properties style:font-name="微軟正黑體" style:font-name-asian="微軟正黑體" style:font-name-complex="微軟正黑體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/>
      <style:text-properties style:font-name="微軟正黑體" style:font-name-asian="微軟正黑體" style:font-name-complex="微軟正黑體"/>
    </style:style>
    <style:style style:name="ce9" style:family="table-cell" style:parent-style-name="Default" style:data-style-name="N30">
      <style:table-cell-properties fo:border-top="none" fo:border-bottom="none" fo:border-left="thin solid #000000" fo:border-right="thin solid #000000" style:vertical-align="automatic" fo:wrap-option="wrap"/>
      <style:text-properties style:font-name="微軟正黑體" style:font-name-asian="微軟正黑體" style:font-name-complex="微軟正黑體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style:font-name="微軟正黑體" style:font-name-asian="微軟正黑體" style:font-name-complex="微軟正黑體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12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4" style:family="table-cell" style:parent-style-name="Default" style:data-style-name="N0">
      <style:table-cell-properties fo:border="thin solid #000000" style:vertical-align="automatic" fo:wrap-option="wrap"/>
      <style:text-properties style:font-name="微軟正黑體" style:font-name-asian="微軟正黑體" style:font-name-complex="微軟正黑體"/>
    </style:style>
    <style:style style:name="ce15" style:family="table-cell" style:parent-style-name="_36229__36899__32080_" style:data-style-name="N0">
      <style:table-cell-properties fo:border="thin solid #000000" style:vertical-align="automatic" fo:wrap-option="wrap"/>
      <style:text-properties fo:color="#0000FF" style:font-name="微軟正黑體" style:font-name-asian="微軟正黑體" style:font-name-complex="微軟正黑體" style:text-underline-style="solid" style:text-underline-type="single" style:font-family-generic="swiss"/>
    </style:style>
    <style:style style:name="ce1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style:font-name="微軟正黑體" style:font-name-asian="微軟正黑體" style:font-name-complex="微軟正黑體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191970" style:repeat-content="false"/>
      <style:paragraph-properties fo:text-align="center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0" style:family="table-cell" style:parent-style-name="Default" style:data-style-name="N48">
      <style:table-cell-properties fo:border="thin solid #000000" style:vertical-align="automatic" fo:wrap-option="wrap"/>
      <style:text-properties style:font-name="微軟正黑體" style:font-name-asian="微軟正黑體" style:font-name-complex="微軟正黑體"/>
    </style:style>
    <style:style style:name="ce21" style:family="table-cell" style:parent-style-name="Default" style:data-style-name="N30">
      <style:table-cell-properties fo:border="thin solid #000000" style:vertical-align="automatic" fo:wrap-option="wrap"/>
      <style:text-properties style:font-name="微軟正黑體" style:font-name-asian="微軟正黑體" style:font-name-complex="微軟正黑體"/>
    </style:style>
    <style:style style:name="ce22" style:family="table-cell" style:parent-style-name="Default" style:data-style-name="N0">
      <style:table-cell-properties style:vertical-align="automatic" fo:wrap-option="wrap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automatic" fo:wrap-option="wrap"/>
      <style:text-properties style:font-name="微軟正黑體" style:font-name-asian="微軟正黑體" style:font-name-complex="微軟正黑體"/>
    </style:style>
    <style:style style:name="ce24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5" style:family="table-cell" style:parent-style-name="Default" style:data-style-name="N48">
      <style:table-cell-properties style:vertical-align="automatic" fo:wrap-option="wrap"/>
      <style:text-properties style:font-name="微軟正黑體" style:font-name-asian="微軟正黑體" style:font-name-complex="微軟正黑體"/>
    </style:style>
    <style:style style:name="ce26" style:family="table-cell" style:parent-style-name="Default" style:data-style-name="N30">
      <style:table-cell-properties style:vertical-align="automatic" fo:wrap-option="wrap"/>
      <style:text-properties style:font-name="微軟正黑體" style:font-name-asian="微軟正黑體" style:font-name-complex="微軟正黑體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3.177cm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fo:background-color="transparen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CCCCCC" fo:border-right="none" style:vertical-align="middle" fo:wrap-option="wrap" fo:background-color="#F8C8DC" style:repeat-content="false"/>
      <style:paragraph-properties fo:text-align="start" fo:margin-left="0cm"/>
      <style:text-properties fo:color="#19197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191970" style:repeat-content="false"/>
      <style:paragraph-properties fo:text-align="center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/>
      <style:text-properties style:font-name="微軟正黑體" style:font-name-asian="微軟正黑體" style:font-name-complex="微軟正黑體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191970" style:repeat-content="false"/>
      <style:paragraph-properties fo:text-align="center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middle" fo:wrap-option="wrap" fo:background-color="#191970" style:repeat-content="false"/>
      <style:paragraph-properties fo:text-align="center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CCCCCC" fo:border-right="thin solid #CCCCCC" style:vertical-align="middle" fo:wrap-option="wrap" fo:background-color="#F8C8DC" style:repeat-content="false"/>
      <style:paragraph-properties fo:text-align="start" fo:margin-left="0cm"/>
      <style:text-properties fo:color="#19197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9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0">
      <style:text-properties style:font-name="SimSun" style:font-name-asian="SimSun" style:font-name-complex="SimSun"/>
    </style:style>
    <style:style style:name="co1" style:family="table-column">
      <style:table-column-properties fo:break-before="auto" style:column-width="2.38125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83104166666667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1.37583333333333cm"/>
    </style:style>
    <style:style style:name="co9" style:family="table-column">
      <style:table-column-properties fo:break-before="auto" style:column-width="1.5875cm"/>
    </style:style>
    <style:style style:name="co10" style:family="table-column">
      <style:table-column-properties fo:break-before="auto" style:column-width="1.71979166666667cm"/>
    </style:style>
    <style:style style:name="co11" style:family="table-column">
      <style:table-column-properties fo:break-before="page" style:column-width="1.666875cm"/>
    </style:style>
    <style:style style:name="co12" style:family="table-column">
      <style:table-column-properties fo:break-before="auto" style:column-width="1.666875cm"/>
    </style:style>
    <style:style style:name="ro1" style:family="table-row">
      <style:table-row-properties style:row-height="117.7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32.1pt" style:use-optimal-row-height="fals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20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12">
      <style:graphic-properties draw:stroke="solid" svg:stroke-color="#000000" draw:auto-grow-width="false" draw:auto-grow-height="false"/>
    </style:style>
    <style:style style:family="graphic" style:name="a13">
      <style:graphic-properties draw:stroke="solid" svg:stroke-color="#000000" draw:auto-grow-width="false" draw:auto-grow-height="false"/>
    </style:style>
    <style:style style:family="graphic" style:name="a14">
      <style:graphic-properties draw:stroke="solid" svg:stroke-color="#000000" draw:auto-grow-width="false" draw:auto-grow-height="false"/>
    </style:style>
    <style:style style:family="graphic" style:name="a15">
      <style:graphic-properties draw:stroke="solid" svg:stroke-color="#000000" draw:auto-grow-width="false" draw:auto-grow-height="false"/>
    </style:style>
    <style:style style:family="graphic" style:name="a16">
      <style:graphic-properties draw:stroke="solid" svg:stroke-color="#000000" draw:auto-grow-width="false" draw:auto-grow-height="false"/>
    </style:style>
    <style:style style:family="graphic" style:name="a17">
      <style:graphic-properties draw:stroke="solid" svg:stroke-color="#000000" draw:auto-grow-width="false" draw:auto-grow-height="false"/>
    </style:style>
    <style:style style:family="graphic" style:name="a18">
      <style:graphic-properties draw:stroke="solid" svg:stroke-color="#000000" draw:auto-grow-width="false" draw:auto-grow-height="false"/>
    </style:style>
    <style:style style:family="graphic" style:name="a19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XS&quot;;&quot;S&quot;;&quot;M&quot;;&quot;L&quot;;&quot;XL&quot;;&quot;2L&quot;;&quot;3L&quot;)" table:allow-empty-cell="false">
          <table:help-message table:title="志工衣尺寸" table:display="true"/>
          <table:error-message table:title="輸入的值有誤" table:display="true" table:message-type="information">
            <text:p>[必填]請填寫以下選項其中一項：</text:p>
            <text:p>XS,</text:p>
            <text:p>S,</text:p>
            <text:p>M,</text:p>
            <text:p>L,</text:p>
            <text:p>XL,</text:p>
            <text:p>2L,</text:p>
            <text:p>3L</text:p>
          </table:error-message>
        </table:content-validation>
        <table:content-validation table:name="val2" table:condition="of:cell-content-is-in-list(&quot;男&quot;;&quot;女&quot;)" table:allow-empty-cell="false">
          <table:help-message table:title="性別" table:display="true"/>
          <table:error-message table:title="輸入的值有誤" table:display="true" table:message-type="information">
            <text:p>請輸入男/女</text:p>
          </table:error-message>
        </table:content-validation>
        <table:content-validation table:name="val3" table:condition="of:cell-content-is-in-list(['選單(請略過)'.$B$1:.$B$2])" table:base-cell-address="報名資料(範例).H9" table:allow-empty-cell="false">
          <table:help-message table:title="是否需要志工證書" table:display="true"/>
          <table:error-message table:title="輸入的值有誤" table:display="true" table:message-type="information">
            <text:p>[必填]</text:p>
            <text:p/>
            <text:p>請填寫以下選項其中一項：</text:p>
            <text:p>需要,</text:p>
            <text:p>不需要</text:p>
          </table:error-message>
        </table:content-validation>
        <table:content-validation table:name="val4" table:condition="of:cell-content-is-in-list(['選單(請略過)'.$A$1:.$A$8])" table:base-cell-address="報名資料(範例).H41" table:allow-empty-cell="false">
          <table:help-message table:title="報名項目" table:display="true"/>
          <table:error-message table:title="輸入的值有誤" table:display="true" table:message-type="information">
            <text:p>[必填]請填寫以下選項其中一項：</text:p>
            <text:p>2022 田中馬志工</text:p>
          </table:error-message>
        </table:content-validation>
      </table:content-validations>
      <table:table table:name="報名資料(範例)" table:style-name="ta1">
        <table:table-column table:style-name="co1" table:default-cell-style-name="ce2"/>
        <table:table-column table:style-name="co2" table:default-cell-style-name="ce27"/>
        <table:table-column table:style-name="co3" table:default-cell-style-name="ce2"/>
        <table:table-column table:style-name="co1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3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16371" table:default-cell-style-name="ce2"/>
        <table:table-row table:style-name="ro1">
          <table:table-cell office:value-type="string" table:number-columns-spanned="7" table:number-rows-spanned="1" table:style-name="ce28">
            <text:p>2026田中馬拉松志工報名表</text:p>
            <text:p>表單填寫完畢後請上傳電子檔並將紙本繳回學務處訓育組</text:p>
            <text:p>1.領隊資料與成員資料皆必填，領隊即團體聯絡人</text:p>
            <text:p>2.領隊在成員資料也需要再填寫一次</text:p>
            <text:p>3.一隊限報名10~30人(含領隊)(一張紙本報名表15人，人數超過可寫於兩張)</text:p>
            <text:p>4.如有不清楚的地方，請至學務處訓育組詢問</text:p>
            <text:p>5.衣服尺寸可參考官方網站標示。</text:p>
          </table:table-cell>
          <table:covered-table-cell table:number-columns-repeated="6"/>
          <table:table-cell office:value-type="string" table:number-columns-spanned="2" table:number-rows-spanned="1" table:style-name="ce29">
            <text:p>總計志工服：______件</text:p>
            <text:p>XS：______件 Ｌ：______件</text:p>
            <text:p>Ｓ：______件 XL：______件<text:s/></text:p>
            <text:p>Ｍ：______件 2L：______件</text:p>
            <text:p><text:s/>3L：______件</text:p>
          </table:table-cell>
          <table:covered-table-cell/>
          <table:table-cell table:number-columns-spanned="3" table:number-rows-spanned="1" table:style-name="ce30"/>
          <table:covered-table-cell table:number-columns-repeated="2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31">
            <text:p>↓　領隊資料<text:s/>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style-name="ce3">
            <text:p>團體名稱</text:p>
          </table:table-cell>
          <table:table-cell office:value-type="string" table:style-name="ce3">
            <office:annotation draw:style-name="a0" svg:x="0.916666666666667in" svg:y="0.0104166666666667in" svg:width="1.5625in" svg:height="0.96875in">
              <dc:creator>Author</dc:creator>
              <text:p>必填</text:p>
            </office:annotation>
            <text:p>國籍</text:p>
          </table:table-cell>
          <table:table-cell office:value-type="string" table:style-name="ce3">
            <office:annotation draw:style-name="a1" svg:x="0.916666666666667in" svg:y="0.0104166666666667in" svg:width="1.5625in" svg:height="0.96875in">
              <dc:creator>Author</dc:creator>
              <text:p>必填</text:p>
            </office:annotation>
            <text:p>身分證字號</text:p>
          </table:table-cell>
          <table:table-cell office:value-type="string" table:style-name="ce3">
            <office:annotation draw:style-name="a2" svg:x="0.916666666666667in" svg:y="0.0104166666666667in" svg:width="1.5625in" svg:height="0.96875in">
              <dc:creator>Author</dc:creator>
              <text:p>必填</text:p>
            </office:annotation>
            <text:p>出生年月日</text:p>
          </table:table-cell>
          <table:table-cell office:value-type="string" table:style-name="ce3">
            <office:annotation draw:style-name="a3" svg:x="0.916666666666667in" svg:y="0.0104166666666667in" svg:width="1.5625in" svg:height="0.96875in">
              <dc:creator>Author</dc:creator>
              <text:p>必填</text:p>
            </office:annotation>
            <text:p>姓名</text:p>
          </table:table-cell>
          <table:table-cell office:value-type="string" table:style-name="ce3">
            <office:annotation draw:style-name="a4" svg:x="0.916666666666667in" svg:y="0.0104166666666667in" svg:width="1.5625in" svg:height="0.96875in">
              <dc:creator>Author</dc:creator>
              <text:p>必填</text:p>
            </office:annotation>
            <text:p>性別</text:p>
          </table:table-cell>
          <table:table-cell office:value-type="string" table:style-name="ce3">
            <office:annotation draw:style-name="a5" svg:x="0.916666666666667in" svg:y="0.0104166666666667in" svg:width="1.5625in" svg:height="0.96875in">
              <dc:creator>Author</dc:creator>
              <text:p>必填</text:p>
            </office:annotation>
            <text:p>行動電話</text:p>
          </table:table-cell>
          <table:table-cell office:value-type="string" table:style-name="ce3">
            <office:annotation draw:style-name="a6" svg:x="0.916666666666667in" svg:y="0.0104166666666667in" svg:width="1.5625in" svg:height="0.96875in">
              <dc:creator>Author</dc:creator>
              <text:p>必填</text:p>
            </office:annotation>
            <text:p>郵遞區號</text:p>
          </table:table-cell>
          <table:table-cell office:value-type="string" table:number-columns-spanned="4" table:number-rows-spanned="1" table:style-name="ce32">
            <text:p>報名項目</text:p>
          </table:table-cell>
          <table:covered-table-cell table:number-columns-repeated="3"/>
          <table:table-cell table:number-columns-repeated="16372"/>
        </table:table-row>
        <table:table-row table:style-name="ro4">
          <table:table-cell table:style-name="ce4"/>
          <table:table-cell table:style-name="ce5"/>
          <table:table-cell table:style-name="ce6"/>
          <table:table-cell table:style-name="ce7"/>
          <table:table-cell table:number-columns-repeated="2" table:style-name="ce8"/>
          <table:table-cell table:style-name="ce9"/>
          <table:table-cell table:style-name="ce8"/>
          <table:table-cell office:value-type="string" table:style-name="ce10">
            <text:p>●啦啦隊志工</text:p>
          </table:table-cell>
          <table:table-cell office:value-type="string" table:number-columns-spanned="3" table:number-rows-spanned="3" table:style-name="ce33">
            <text:p>班級或社團名稱：</text:p>
            <text:p>_______________________</text:p>
          </table:table-cell>
          <table:covered-table-cell table:number-columns-repeated="2"/>
          <table:table-cell table:number-columns-repeated="16372"/>
        </table:table-row>
        <table:table-row table:style-name="ro3">
          <table:table-cell office:value-type="string" table:style-name="ce3">
            <office:annotation draw:style-name="a7" svg:x="1.10416666666667in" svg:y="2.32291666666667in" svg:width="1.44791666666667in" svg:height="0.59375in">
              <dc:creator>Author</dc:creator>
              <text:p>必填</text:p>
            </office:annotation>
            <text:p>縣市</text:p>
          </table:table-cell>
          <table:table-cell office:value-type="string" table:style-name="ce3">
            <office:annotation draw:style-name="a8" svg:x="2.125in" svg:y="1.94791666666667in" svg:width="1.22916666666667in" svg:height="0.572916666666667in">
              <dc:creator>Author</dc:creator>
              <text:p>必填</text:p>
            </office:annotation>
            <text:p>鄉鎮市區</text:p>
          </table:table-cell>
          <table:table-cell office:value-type="string" table:style-name="ce3">
            <office:annotation draw:style-name="a9" svg:x="3.04166666666667in" svg:y="2.32291666666667in" svg:width="1.41666666666667in" svg:height="0.59375in">
              <dc:creator>Author</dc:creator>
              <text:p>必填</text:p>
            </office:annotation>
            <text:p>地址</text:p>
          </table:table-cell>
          <table:table-cell office:value-type="string" table:style-name="ce3">
            <office:annotation draw:style-name="a10" svg:x="3.97916666666667in" svg:y="2.32291666666667in" svg:width="0.6875in" svg:height="0.59375in">
              <dc:creator>Author</dc:creator>
              <text:p>必填</text:p>
            </office:annotation>
            <text:p>電子信箱</text:p>
          </table:table-cell>
          <table:table-cell office:value-type="string" table:number-columns-spanned="2" table:number-rows-spanned="1" table:style-name="ce34">
            <office:annotation draw:style-name="a11" svg:x="5.01041666666667in" svg:y="2.125in" svg:width="2.5625in" svg:height="0.3125in">
              <dc:creator>Author</dc:creator>
              <text:p>[必填]</text:p>
              <text:p/>
              <text:p>請輸入Line ID</text:p>
            </office:annotation>
            <text:p>Line ID</text:p>
          </table:table-cell>
          <table:covered-table-cell/>
          <table:table-cell office:value-type="string" table:number-columns-spanned="2" table:number-rows-spanned="1" table:style-name="ce35">
            <text:p>預計服務地點/地址</text:p>
          </table:table-cell>
          <table:covered-table-cell/>
          <table:table-cell office:value-type="string" table:style-name="ce11">
            <text:p>Ｏ交管志工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5">
          <table:table-cell table:style-name="ce12"/>
          <table:table-cell table:style-name="ce13"/>
          <table:table-cell table:style-name="ce14"/>
          <table:table-cell table:style-name="ce15"/>
          <table:table-cell table:number-columns-spanned="2" table:number-rows-spanned="1" table:style-name="ce30"/>
          <table:covered-table-cell/>
          <table:table-cell office:value-type="string" table:number-columns-spanned="2" table:number-rows-spanned="1" table:style-name="ce36">
            <text:p>田中高中校門口</text:p>
          </table:table-cell>
          <table:covered-table-cell/>
          <table:table-cell office:value-type="string" table:style-name="ce17">
            <text:p>Ｏ醫護</text:p>
          </table:table-cell>
          <table:covered-table-cell/>
          <table:covered-table-cell table:number-columns-repeated="2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37">
            <text:p>↓　成員資料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3">
            <text:p>成員序</text:p>
          </table:table-cell>
          <table:table-cell office:value-type="string" table:style-name="ce3">
            <office:annotation draw:style-name="a12" svg:x="0.916666666666667in" svg:y="0.510416666666667in" svg:width="1.5625in" svg:height="0.729166666666667in">
              <dc:creator>Author</dc:creator>
              <text:p>必填</text:p>
            </office:annotation>
            <text:p>國籍</text:p>
          </table:table-cell>
          <table:table-cell office:value-type="string" table:style-name="ce3">
            <office:annotation draw:style-name="a13" svg:x="0.916666666666667in" svg:y="0.510416666666667in" svg:width="1.5625in" svg:height="0.729166666666667in">
              <dc:creator>Author</dc:creator>
              <text:p>必填</text:p>
            </office:annotation>
            <text:p>身分證字號</text:p>
          </table:table-cell>
          <table:table-cell office:value-type="string" table:style-name="ce3">
            <office:annotation draw:style-name="a14" svg:x="0.916666666666667in" svg:y="0.510416666666667in" svg:width="1.5625in" svg:height="0.729166666666667in">
              <dc:creator>Author</dc:creator>
              <text:p>必填</text:p>
              <text:p>請按照格式填寫</text:p>
              <text:p>(西元年-月-日)</text:p>
            </office:annotation>
            <text:p>出生年月日</text:p>
          </table:table-cell>
          <table:table-cell office:value-type="string" table:style-name="ce3">
            <office:annotation draw:style-name="a15" svg:x="0.916666666666667in" svg:y="0.510416666666667in" svg:width="1.5625in" svg:height="0.729166666666667in">
              <dc:creator>Author</dc:creator>
              <text:p>必填</text:p>
            </office:annotation>
            <text:p>姓名</text:p>
          </table:table-cell>
          <table:table-cell office:value-type="string" table:style-name="ce3">
            <office:annotation draw:style-name="a16" svg:x="0.916666666666667in" svg:y="0.510416666666667in" svg:width="1.5625in" svg:height="0.729166666666667in">
              <dc:creator>Author</dc:creator>
              <text:p>必填</text:p>
            </office:annotation>
            <text:p>性別</text:p>
          </table:table-cell>
          <table:table-cell office:value-type="string" table:style-name="ce3">
            <office:annotation draw:style-name="a17" svg:x="0.916666666666667in" svg:y="0.510416666666667in" svg:width="1.5625in" svg:height="0.729166666666667in">
              <dc:creator>Author</dc:creator>
              <text:p>必填</text:p>
            </office:annotation>
            <text:p>行動電話</text:p>
          </table:table-cell>
          <table:table-cell office:value-type="string" table:style-name="ce3">
            <office:annotation draw:style-name="a18" svg:x="7.25in" svg:y="2.69791666666667in" svg:width="2.44791666666667in" svg:height="0.90625in">
              <dc:creator>Author</dc:creator>
              <text:p>[必填]</text:p>
              <text:p/>
              <text:p>請填寫以下選項其中一項：</text:p>
              <text:p>需要,</text:p>
              <text:p>不需要</text:p>
            </office:annotation>
            <text:p>是否需要</text:p>
            <text:p>志工證書</text:p>
          </table:table-cell>
          <table:table-cell office:value-type="string" table:number-columns-spanned="2" table:number-rows-spanned="1" table:style-name="ce32">
            <office:annotation draw:style-name="a19" svg:x="8.41666666666667in" svg:y="2.69791666666667in" svg:width="2.66666666666667in" svg:height="0.572916666666667in">
              <dc:creator>Author</dc:creator>
              <text:p>[非必填]</text:p>
              <text:p/>
              <text:p>請填寫證書單位</text:p>
            </office:annotation>
            <text:p>證書單位</text:p>
          </table:table-cell>
          <table:covered-table-cell/>
          <table:table-cell office:value-type="string" table:style-name="ce18">
            <text:p>便當</text:p>
            <text:p>葷素</text:p>
          </table:table-cell>
          <table:table-cell office:value-type="string" table:style-name="ce3">
            <office:annotation draw:style-name="a20" svg:x="11.1666666666667in" svg:y="2.69791666666667in" svg:width="1.96875in" svg:height="1.38541666666667in">
              <dc:creator>Author</dc:creator>
              <text:p>[必填]請填寫以下選項其中一項：</text:p>
              <text:p>XS,</text:p>
              <text:p>S,</text:p>
              <text:p>M,</text:p>
              <text:p>L,</text:p>
              <text:p>XL,</text:p>
              <text:p>2L,</text:p>
              <text:p>3L</text:p>
            </office:annotation>
            <text:p>志工衣尺寸</text:p>
          </table:table-cell>
          <table:table-cell table:number-columns-repeated="16372"/>
        </table:table-row>
        <table:table-row table:style-name="ro7">
          <table:table-cell office:value-type="float" office:value="1" table:style-name="ce19">
            <text:p>1</text:p>
          </table:table-cell>
          <table:table-cell office:value-type="string" table:style-name="ce16">
            <text:p>TWN-Taiwan</text:p>
          </table:table-cell>
          <table:table-cell table:style-name="ce12"/>
          <table:table-cell table:style-name="ce20"/>
          <table:table-cell table:number-columns-repeated="2" table:style-name="ce12"/>
          <table:table-cell table:style-name="ce21"/>
          <table:table-cell office:value-type="string" table:content-validation-name="val3" table:style-name="ce14">
            <text:p>需要</text:p>
          </table:table-cell>
          <table:table-cell office:value-type="string" table:number-columns-spanned="2" table:number-rows-spanned="1" table:style-name="ce38">
            <text:p>彰化縣立田中高級中學</text:p>
          </table:table-cell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2" table:style-name="ce19">
            <text:p>2</text:p>
          </table:table-cell>
          <table:table-cell table:style-name="ce16"/>
          <table:table-cell table:style-name="ce14"/>
          <table:table-cell table:style-name="ce20"/>
          <table:table-cell table:number-columns-repeated="2" table:style-name="ce14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3" table:style-name="ce19">
            <text:p>3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4" table:style-name="ce19">
            <text:p>4</text:p>
          </table:table-cell>
          <table:table-cell table:style-name="ce16"/>
          <table:table-cell table:style-name="ce14"/>
          <table:table-cell table:style-name="ce20"/>
          <table:table-cell table:number-columns-repeated="2" table:style-name="ce14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5" table:style-name="ce19">
            <text:p>5</text:p>
          </table:table-cell>
          <table:table-cell table:style-name="ce16"/>
          <table:table-cell table:style-name="ce14"/>
          <table:table-cell table:style-name="ce20"/>
          <table:table-cell table:number-columns-repeated="2" table:style-name="ce14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6" table:style-name="ce19">
            <text:p>6</text:p>
          </table:table-cell>
          <table:table-cell table:style-name="ce16"/>
          <table:table-cell table:style-name="ce14"/>
          <table:table-cell table:style-name="ce20"/>
          <table:table-cell table:number-columns-repeated="2" table:style-name="ce14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7" table:style-name="ce19">
            <text:p>7</text:p>
          </table:table-cell>
          <table:table-cell table:style-name="ce16"/>
          <table:table-cell table:style-name="ce14"/>
          <table:table-cell table:style-name="ce20"/>
          <table:table-cell table:number-columns-repeated="2" table:style-name="ce14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8" table:style-name="ce19">
            <text:p>8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9" table:style-name="ce19">
            <text:p>9</text:p>
          </table:table-cell>
          <table:table-cell table:style-name="ce16"/>
          <table:table-cell table:style-name="ce14"/>
          <table:table-cell table:style-name="ce20"/>
          <table:table-cell table:number-columns-repeated="2" table:style-name="ce14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10" table:style-name="ce19">
            <text:p>10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11" table:style-name="ce19">
            <text:p>11</text:p>
          </table:table-cell>
          <table:table-cell table:style-name="ce16"/>
          <table:table-cell table:style-name="ce14"/>
          <table:table-cell table:style-name="ce20"/>
          <table:table-cell table:number-columns-repeated="2" table:style-name="ce14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12" table:style-name="ce19">
            <text:p>12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13" table:style-name="ce19">
            <text:p>13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14" table:style-name="ce19">
            <text:p>14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15" table:style-name="ce19">
            <text:p>15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16" table:style-name="ce19">
            <text:p>16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17" table:style-name="ce19">
            <text:p>17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18" table:style-name="ce19">
            <text:p>18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19" table:style-name="ce19">
            <text:p>19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20" table:style-name="ce19">
            <text:p>20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21" table:style-name="ce19">
            <text:p>21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22" table:style-name="ce19">
            <text:p>22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23" table:style-name="ce19">
            <text:p>23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24" table:style-name="ce19">
            <text:p>24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25" table:style-name="ce19">
            <text:p>25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26" table:style-name="ce19">
            <text:p>26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27" table:style-name="ce19">
            <text:p>27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28" table:style-name="ce19">
            <text:p>28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29" table:style-name="ce19">
            <text:p>29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7">
          <table:table-cell office:value-type="float" office:value="30" table:style-name="ce19">
            <text:p>30</text:p>
          </table:table-cell>
          <table:table-cell table:style-name="ce16"/>
          <table:table-cell table:style-name="ce14"/>
          <table:table-cell table:style-name="ce20"/>
          <table:table-cell table:style-name="ce14"/>
          <table:table-cell table:style-name="ce12"/>
          <table:table-cell table:style-name="ce21"/>
          <table:table-cell table:content-validation-name="val3" table:style-name="ce14"/>
          <table:table-cell table:number-columns-spanned="2" table:number-rows-spanned="1" table:style-name="ce30"/>
          <table:covered-table-cell/>
          <table:table-cell table:style-name="ce13"/>
          <table:table-cell table:content-validation-name="val1" table:style-name="ce14"/>
          <table:table-cell table:number-columns-repeated="16372"/>
        </table:table-row>
        <table:table-row table:style-name="ro8">
          <table:table-cell office:value-type="string" table:number-columns-spanned="12" table:number-rows-spanned="1" table:style-name="ce39">
            <text:p>紙本須繳回、而電子檔可從校網公告下載，需填寫完回傳表單excel檔才算完成報名喔。電子檔回傳至劉雅蕙老師信箱：go295107go@gmail.com</text:p>
          </table:table-cell>
          <table:covered-table-cell table:number-columns-repeated="11"/>
          <table:table-cell table:number-columns-repeated="16372"/>
        </table:table-row>
        <table:table-row table:style-name="ro9">
          <table:table-cell table:number-columns-repeated="12" table:style-name="ce22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2"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2"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2"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8"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5"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2"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2"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4"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2"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2"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6"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2"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6"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2"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2"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style-name="ce2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3" table:style-name="ro3"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number-rows-repeated="89" table:style-name="ro3">
          <table:table-cell table:style-name="ce23"/>
          <table:table-cell table:style-name="ce24"/>
          <table:table-cell table:style-name="ce23"/>
          <table:table-cell table:style-name="ce25"/>
          <table:table-cell table:style-name="ce23"/>
          <table:table-cell table:content-validation-name="val2" table:style-name="ce23"/>
          <table:table-cell table:style-name="ce26"/>
          <table:table-cell table:content-validation-name="val4" table:style-name="ce23"/>
          <table:table-cell table:content-validation-name="val3" table:style-name="ce23"/>
          <table:table-cell table:number-columns-repeated="2" table:style-name="ce2"/>
          <table:table-cell table:content-validation-name="val1" table:style-name="ce23"/>
          <table:table-cell table:number-columns-repeated="16372"/>
        </table:table-row>
        <table:table-row table:style-name="ro3">
          <table:table-cell table:style-name="ce23"/>
          <table:table-cell table:style-name="ce24"/>
          <table:table-cell table:number-columns-repeated="5" table:style-name="ce23"/>
          <table:table-cell table:content-validation-name="val4" table:style-name="ce23"/>
          <table:table-cell table:style-name="ce23"/>
          <table:table-cell table:number-columns-repeated="2" table:style-name="ce2"/>
          <table:table-cell table:style-name="ce23"/>
          <table:table-cell table:number-columns-repeated="16372"/>
        </table:table-row>
        <table:table-row table:number-rows-repeated="1048375" table:style-name="ro3">
          <table:table-cell table:number-columns-repeated="16384"/>
        </table:table-row>
        <table:named-expressions>
          <table:named-range table:name="Print_Area" table:cell-range-address="報名資料(範例).$A$1:報名資料(範例).$L$39" table:base-cell-address="報名資料(範例).$A$1"/>
          <table:named-range table:name="Print_Titles" table:cell-range-address="報名資料(範例).$A$8:報名資料(範例).$XFD$8" table:base-cell-address="報名資料(範例).$A$1"/>
        </table:named-expressions>
      </table:table>
      <table:table table:name="選單(請略過)" table:style-name="ta2">
        <table:table-column table:style-name="co12" table:number-columns-repeated="16384" table:default-cell-style-name="ce1"/>
        <table:table-row table:style-name="ro3">
          <table:table-cell office:value-type="string" table:style-name="ce40">
            <text:p>啦啦隊志工</text:p>
          </table:table-cell>
          <table:table-cell office:value-type="string" table:style-name="ce1">
            <text:p>需要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官方補給站志工</text:p>
          </table:table-cell>
          <table:table-cell office:value-type="string" table:style-name="ce1">
            <text:p>不需要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私人補給站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交管志工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環保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表演/街頭藝人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醫護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會務</text:p>
          </table:table-cell>
          <table:table-cell table:number-columns-repeated="16383" table:style-name="ce1"/>
        </table:table-row>
        <table:table-row table:number-rows-repeated="104856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微軟正黑體" svg:font-family="微軟正黑體"/>
    <style:font-face style:name="細明體" svg:font-family="細明體"/>
    <style:font-face style:name="SimSun" svg:font-family="SimSun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">
      <number:year number:style="long"/>
      <number:text>-</number:text>
      <number:month number:style="long"/>
      <number:text>-</number:text>
      <number:day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36229__36899__32080_" style:display-name="超連結" style:family="table-cell" style:data-style-name="N0">
      <style:text-properties fo:color="#0000FF" style:font-name="新細明體" style:font-name-asian="新細明體" style:font-name-complex="新細明體" style:text-underline-style="solid" style:text-underline-type="single" style:font-family-generic="roman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298611111111111in" fo:margin-bottom="0.298611111111111in" fo:margin-left="0.700694444444445in" fo:margin-right="0.700694444444445in" style:print-orientation="portrait" style:print-page-order="ttb" style:first-page-number="continue" style:scale-to="57%" style:table-centering="none" style:print="objects charts drawings"/>
      <style:header-style>
        <style:header-footer-properties fo:min-height="0.452777777777778in" fo:margin-left="0.700694444444445in" fo:margin-right="0.700694444444445in" fo:margin-bottom="0in"/>
      </style:header-style>
      <style:footer-style>
        <style:header-footer-properties fo:min-height="0.452777777777778in" fo:margin-left="0.700694444444445in" fo:margin-right="0.700694444444445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>Untitled Spreadsheet</dc:title>
    <meta:initial-creator>筆記報名</meta:initial-creator>
    <dc:creator>user</dc:creator>
    <meta:creation-date>2022-09-27T08:52:00Z</meta:creation-date>
    <dc:date>2026-08-28T05:33:05Z</dc:date>
    <meta:print-date>2026-08-28T05:32:50Z</meta:print-date>
    <meta:user-defined meta:name="ICV">F4346A0419CB4D58B349B3773F2FBB2A</meta:user-defined>
    <meta:user-defined meta:name="KSOProductBuildVer">1033-12.2.0.13215</meta:user-defined>
  </office:meta>
</office:document-meta>
</file>