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style:vertical-align="middle"/>
      <style:paragraph-properties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BE2D5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="thin solid #000000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3pt" style:font-size-asian="13pt" style:font-size-complex="13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微軟正黑體" style:font-name-asian="微軟正黑體" style:font-name-complex="微軟正黑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FF0000" style:text-line-through-style="none" style:font-name="Segoe UI Emoji" style:font-name-asian="Segoe UI Emoji" style:font-name-complex="Segoe UI Emoji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38125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15.4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draw:fill="none" draw:stroke="none"/>
    </style:style>
    <style:style style:family="graphic" style:name="a3">
      <style:graphic-properties draw:fill="none" draw:stroke="solid" svg:stroke-width="0.03125in" svg:stroke-color="#ff0000" draw:marker-end="a2" svg:stroke-opacity="100%" draw:stroke-linejoin="miter" svg:stroke-linecap="butt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2" table:number-columns-repeated="16374" table:default-cell-style-name="ce2"/>
        <table:table-row table:style-name="ro1">
          <table:table-cell office:value-type="string" table:number-columns-spanned="10" table:number-rows-spanned="1" table:style-name="ce16">
            <text:p>青年百億海外圓夢基金計畫-分區成果展【雲嘉場】交通接駁車申請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17">
            <text:p>申請學校</text:p>
          </table:table-cell>
          <table:covered-table-cell table:number-columns-repeated="4"/>
          <table:table-cell office:value-type="string" table:number-columns-spanned="2" table:number-rows-spanned="1" table:style-name="ce18">
            <text:p>申請老師</text:p>
          </table:table-cell>
          <table:covered-table-cell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style-name="ce4">
            <text:p>總人數</text:p>
          </table:table-cell>
          <table:table-cell table:number-columns-repeated="16374"/>
        </table:table-row>
        <table:table-row table:style-name="ro3">
          <table:table-cell table:number-columns-spanned="5" table:number-rows-spanned="1" table:style-name="ce19"/>
          <table:covered-table-cell table:number-columns-repeated="4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style-name="ce5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20">
            <text:p>學生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number-columns-spanned="3" table:number-rows-spanned="1" table:style-name="ce18">
            <text:p>學生姓名</text:p>
          </table:table-cell>
          <table:covered-table-cell table:number-columns-repeated="2"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number-columns-spanned="2" table:number-rows-spanned="1" table:style-name="ce18">
            <text:p>緊急聯絡人</text:p>
          </table:table-cell>
          <table:covered-table-cell/>
          <table:table-cell office:value-type="string" table:number-columns-spanned="2" table:number-rows-spanned="1" table:style-name="ce18">
            <text:p>緊急連絡人電話</text:p>
          </table:table-cell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2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5">
          <table:table-cell office:value-type="string" table:number-columns-spanned="10" table:number-rows-spanned="1" table:style-name="ce21">
            <text:p><text:span text:style-name="T3">🚌</text:span><text:s/>高中職團體專車接駁申請須知與表單說明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9">
            <text:p>【注意事項與申請須知】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2">
            <text:p>為鼓勵高中職師生踴躍參與「青年百億海外圓夢基金計畫」分區成果展-雲嘉場次 (國立虎尾科技大學)，主辦單位特別提供免費團體專車接駁服務。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2">
            <text:p>請注意：<text:span text:style-name="T4">本接駁服務為「依需求申請制」，若貴校師生無接駁需求，亦可選擇自行前往活動現場。</text:span><text:s/>若貴校欲申請專車接駁，請務必詳閱並配合以下規定：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9">
            <text:p>一、專車申請條件與門檻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10">
            <text:p>1. 人數門檻與限制：</text:p>
          </table:table-cell>
          <table:table-cell table:number-columns-repeated="16383"/>
        </table:table-row>
        <table:table-row table:style-name="ro3">
          <table:table-cell office:value-type="string" table:style-name="ce10">
            <text:p><text:span text:style-name="T1">搭乘總人數須達<text:s/></text:span><text:span text:style-name="T5">25</text:span><text:s/>人以上<text:span text:style-name="T1">，方可安排專車接駁。</text:span></text:p>
          </table:table-cell>
          <table:table-cell table:number-columns-repeated="17"/>
          <table:table-cell table:style-name="ce2">
            <draw:frame draw:z-index="4" draw:id="id3" draw:style-name="a7" draw:name="文字方塊 11" svg:x="0.39399in" svg:y="0.14706in" svg:width="3.47757in" svg:height="0.56372in">
              <draw:text-box>
                <text:p text:style-name="a6" text:class-names="" text:cond-style-name=""><text:span text:style-name="a4" text:class-names="">選擇學生身分別才會跳轉到此頁面</text:span><text:span text:style-name="a5" text:class-names=""/></text:p>
              </draw:text-box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0">
            <text:p><text:span text:style-name="T1">每台專車搭乘人數上限為<text:s/></text:span><text:span text:style-name="T5">40</text:span><text:s/>人<text:span text:style-name="T1">（含學生及隨車老師，額滿即不再受理）。</text:span>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2. 隨車帶隊老師規範（必備條件）：</text:p>
          </table:table-cell>
          <table:table-cell table:number-columns-repeated="17"/>
          <table:table-cell table:style-name="ce2">
            <draw:frame draw:z-index="2" draw:id="id1" draw:style-name="a1" draw:name="圖片 2" svg:x="0.41851in" svg:y="0.04672in" svg:width="3.32874in" svg:height="1.90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1">
            <text:p>為確保學生行車安全、行程協調與現場秩序，<text:span text:style-name="T4">「申請專車之學校，填表申請之老師本人必須親自全程陪同搭乘且必須來回」</text:span>。</text:p>
          </table:table-cell>
          <table:table-cell table:number-columns-repeated="16383"/>
        </table:table-row>
        <table:table-row table:style-name="ro3">
          <table:table-cell office:value-type="string" table:style-name="ce12">
            <text:p>若申請老師本人無法親自帶隊搭乘，或無該校教職員陪同者，主辦單位將無法提供專車接駁服務。</text:p>
          </table:table-cell>
          <table:table-cell table:number-columns-repeated="12"/>
          <table:table-cell table:style-name="ce2">
            <draw:frame draw:z-index="1" draw:id="id0" draw:style-name="a0" draw:name="圖片 1" svg:x="0.2693in" svg:y="0.19529in" svg:width="3.33119in" svg:height="1.3270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0"/>
        </table:table-row>
        <table:table-row table:style-name="ro3">
          <table:table-cell office:value-type="string" table:style-name="ce11">
            <text:p>本專車服務僅限「去程與回程皆搭乘專車」之團體，恕不接受僅搭乘單程（去程或回程）之申請，以利整體車次與座位調度。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3. 為利學校與主辦單位掌握搭乘名單，學生請務必完成以下雙重報名步驟：</text:p>
          </table:table-cell>
          <table:table-cell table:number-columns-repeated="16"/>
          <table:table-cell table:style-name="ce2">
            <draw:connector draw:type="line" svg:x1="0.56755in" svg:y1="0.20294in" svg:x2="1.07843in" svg:y2="0.20221in" draw:z-index="3" draw:id="id2" draw:style-name="a3" draw:name="直線單箭頭接點 3">
              <svg:title/>
              <svg:desc/>
            </draw:connector>
          </table:table-cell>
          <table:table-cell table:number-columns-repeated="16366"/>
        </table:table-row>
        <table:table-row table:style-name="ro3">
          <table:table-cell office:value-type="string" table:style-name="ce2">
            <text:p>第一步【先向學校報名】： 學生須先向貴校負責單位/老師完成校內報名登記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第二步【官方表單填寫】： 完成校內報名後，學生需填寫本活動官方線上報名表單，並於表單內勾選「申請團體專車接駁」。</text:p>
          </table:table-cell>
          <table:table-cell table:number-columns-repeated="16383" table:style-name="ce2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11">
            <text:p>※請務必準確填寫搭乘人數與帶隊老師之緊急聯絡電話，以利主辦單位進行後續派車細節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3">
            <text:p>※本接駁專車申請統一於 115 年 9 月 11 日（星期五）中午 12:00 截止，逾期恕不受理。請貴校於截止日前將填妥之 Excel 電子檔寄至承辦信箱：max.syu@tnlmediagene.tw。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4">
            <text:p>※如在填表過程或專車安排上有任何疑問，歡迎洽詢：</text:p>
            <text:p/>
          </table:table-cell>
          <table:table-cell table:number-columns-repeated="7" table:style-name="ce14"/>
          <table:table-cell table:number-columns-repeated="16376"/>
        </table:table-row>
        <table:table-row table:style-name="ro7">
          <table:table-cell office:value-type="string" table:style-name="ce2">
            <text:p>服務專線：<text:span text:style-name="T6"><text:s/>(02) 2735-5555<text:s/></text:span>轉<text:span text:style-name="T6"><text:s/>8208<text:s/></text:span>許先生</text:p>
          </table:table-cell>
          <table:table-cell table:number-columns-repeated="16383" table:style-name="ce2"/>
        </table:table-row>
        <table:table-row table:style-name="ro4">
          <table:table-cell table:number-columns-repeated="16384"/>
        </table:table-row>
        <table:table-row table:style-name="ro4">
          <table:table-cell table:style-name="ce15"/>
          <table:table-cell table:number-columns-repeated="16383" table:style-name="ce2"/>
        </table:table-row>
        <table:table-row table:number-rows-repeated="104851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2" svg:viewBox="0 0 20 30" svg:d="m10 0-10 30h20z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Max Syu 許文耀</meta:initial-creator>
    <dc:creator>115活動組長</dc:creator>
    <meta:creation-date>2026-08-11T01:29:57Z</meta:creation-date>
    <dc:date>2026-08-24T07:41:11Z</dc:date>
  </office:meta>
</office:document-meta>
</file>