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p text:style-name="P551"><text:span text:style-name="T552">原料標章照</text:span><text:span text:style-name="T553">片</text:span></text:p>
          </table:table-cell>
          <table:covered-table-cell/>
          <table:covered-table-cell/>
          <table:covered-table-cell/>
        </table:table-row>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p text:style-name="P688"><text:span text:style-name="T689">授權同意書</text:span></text:p>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3"><text:span text:style-name="T10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115活動組長</dc:creator>
    <meta:creation-date>2026-08-24T00:37:00Z</meta:creation-date>
    <dc:date>2026-08-24T00:37:00Z</dc:date>
    <meta:print-date>2026-06-22T07:52:00Z</meta:print-date>
    <meta:template xlink:href="Normal" xlink:type="simple"/>
    <meta:editing-cycles>3</meta:editing-cycles>
    <meta:editing-duration>PT0S</meta:editing-duration>
    <meta:document-statistic meta:page-count="1" meta:paragraph-count="9" meta:word-count="683" meta:character-count="4573" meta:row-count="32" meta:non-whitespace-character-count="3899"/>
  </office:meta>
</office:document-meta>
</file>